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8B30000089DED054A57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57cm"/>
    </style:style>
    <style:style style:name="co2" style:family="table-column">
      <style:table-column-properties fo:break-before="auto" style:column-width="6.061cm"/>
    </style:style>
    <style:style style:name="co3" style:family="table-column">
      <style:table-column-properties fo:break-before="auto" style:column-width="3.884cm"/>
    </style:style>
    <style:style style:name="co4" style:family="table-column">
      <style:table-column-properties fo:break-before="auto" style:column-width="8.54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70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26cm" fo:break-before="auto" style:use-optimal-row-height="false"/>
    </style:style>
    <style:style style:name="ro4" style:family="table-row">
      <style:table-row-properties style:row-height="2cm" fo:break-before="auto" style:use-optimal-row-height="false"/>
    </style:style>
    <style:style style:name="ro5" style:family="table-row">
      <style:table-row-properties style:row-height="4.001cm" fo:break-before="auto" style:use-optimal-row-height="false"/>
    </style:style>
    <style:style style:name="ro6" style:family="table-row">
      <style:table-row-properties style:row-height="5.422cm" fo:break-before="auto" style:use-optimal-row-height="false"/>
    </style:style>
    <style:style style:name="ro7" style:family="table-row">
      <style:table-row-properties style:row-height="2.738cm" fo:break-before="auto" style:use-optimal-row-height="false"/>
    </style:style>
    <style:style style:name="ro8" style:family="table-row">
      <style:table-row-properties style:row-height="4.422cm" fo:break-before="auto" style:use-optimal-row-height="false"/>
    </style:style>
    <style:style style:name="ro9" style:family="table-row">
      <style:table-row-properties style:row-height="0.623cm" fo:break-before="auto" style:use-optimal-row-height="true"/>
    </style:style>
    <style:style style:name="ro10" style:family="table-row">
      <style:table-row-properties style:row-height="0.63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105cm double #000000" style:border-line-width="0.035cm 0.035cm 0.035cm"/>
    </style:style>
    <style:style style:name="ce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tru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tru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tru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2pt" style:language-asian="zh" style:country-asian="CN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12pt" style:language-asian="zh" style:country-asian="CN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fo:font-size="12pt" fo:language="none" fo:country="none" style:font-size-asian="12pt" style:language-asian="zh" style:country-asian="CN" style:font-name-complex="Times New Roman" style:font-size-complex="6.80000019073486pt" style:language-complex="ar" style:country-complex="SA"/>
    </style:style>
    <style:style style:name="T8" style:family="text">
      <style:text-properties style:font-name="Times New Roman Cyr" fo:font-size="12pt" fo:language="none" fo:country="none" style:font-name-asian="Times New Roman Cyr" style:font-size-asian="12pt" style:language-asian="zh" style:country-asian="CN" style:font-name-complex="Times New Roman Cyr" style:font-size-complex="6.80000019073486pt" style:language-complex="ar" style:country-complex="SA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/>
          <table:table-cell table:style-name="ce8" office:value-type="string" table:number-columns-spanned="3" table:number-rows-spanned="1">
            <text:p>10.7 – 14.7.2017.</text:p>
          </table:table-cell>
          <table:covered-table-cell table:style-name="ce8"/>
          <table:covered-table-cell table:style-name="ce12"/>
        </table:table-row>
        <table:table-row table:style-name="ro1">
          <table:table-cell/>
          <table:table-cell table:style-name="ce8">
            <draw:frame table:end-cell-address="Sheet1.D15" table:end-x="4.446cm" table:end-y="0.296cm" draw:z-index="0" draw:name="Graphics 1" draw:style-name="gr1" draw:text-style-name="P1" svg:width="11.34cm" svg:height="6.884cm" svg:x="3.013cm" svg:y="0.097cm">
              <draw:image xlink:href="Pictures/10000000000008B30000089DED054A57.jpg" xlink:type="simple" xlink:show="embed" xlink:actuate="onLoad">
                <text:p/>
              </draw:image>
            </draw:frame>
          </table:table-cell>
          <table:table-cell table:style-name="ce8"/>
          <table:table-cell table:style-name="ce12"/>
        </table:table-row>
        <table:table-row table:style-name="ro1" table:number-rows-repeated="4">
          <table:table-cell/>
          <table:table-cell table:style-name="ce8" table:number-columns-repeated="2"/>
          <table:table-cell table:style-name="ce12"/>
        </table:table-row>
        <table:table-row table:style-name="ro2" table:number-rows-repeated="8">
          <table:table-cell table:number-columns-repeated="4"/>
        </table:table-row>
        <table:table-row table:style-name="ro3">
          <table:table-cell table:number-columns-repeated="4"/>
        </table:table-row>
        <table:table-row table:style-name="ro4"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1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5"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Корн флекс</text:p>
            <text:p>Јаслице: хлеб, павлака, чај</text:p>
            <text:p>Korn flex</text:p>
            <text:p>Bölcsöde: kenyér, tejföl, tea</text:p>
          </table:table-cell>
          <table:table-cell table:style-name="ce10" office:value-type="string">
            <text:p>Домаћица кекс</text:p>
            <text:p>Keksz</text:p>
          </table:table-cell>
          <table:table-cell table:style-name="ce10" office:value-type="string">
            <text:p>Слатки купус са месом, хлеб</text:p>
            <text:p>Édeskáposzta hússal, kenyér</text:p>
          </table:table-cell>
        </table:table-row>
        <table:table-row table:style-name="ro6"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0" office:value-type="string">
            <text:p>Сендвич са шункарицом, чај</text:p>
            <text:p>Sonkásszendvics, tea</text:p>
          </table:table-cell>
          <table:table-cell table:style-name="ce10" office:value-type="string">
            <text:p>Кајсије</text:p>
            <text:p>Sárgabarack</text:p>
          </table:table-cell>
          <table:table-cell table:style-name="ce10" office:value-type="string">
            <text:p>Крем чорба од броколија, печена кобасица, кромпир пире, парадајз салата</text:p>
            <text:p>Brokkolikrémleves, sült kolbász, krompir püré,</text:p>
            <text:p>paradicsomsaláta</text:p>
          </table:table-cell>
        </table:table-row>
        <table:table-row table:style-name="ro7"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0" office:value-type="string">
            <text:p>Кајгана, хлеб, чај</text:p>
            <text:p>Tojásosrántotta, kenyér, tea</text:p>
          </table:table-cell>
          <table:table-cell table:style-name="ce10" office:value-type="string">
            <text:p>Кајсије</text:p>
            <text:p>Sárgabarack</text:p>
          </table:table-cell>
          <table:table-cell table:style-name="ce13" office:value-type="string">
            <text:p><text:span text:style-name="T7"><text:s/></text:span><text:span text:style-name="T8">Шпагете</text:span></text:p>
            <text:p>Spagetti</text:p>
          </table:table-cell>
        </table:table-row>
        <table:table-row table:style-name="ro8"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0" office:value-type="string">
            <text:p>Погачица са сиром, кисело млеко</text:p>
            <text:p>Túróspogácsa, tarhó</text:p>
          </table:table-cell>
          <table:table-cell table:style-name="ce10" office:value-type="string">
            <text:p>Брескве</text:p>
            <text:p>Őszibarack</text:p>
            <text:p/>
          </table:table-cell>
          <table:table-cell table:style-name="ce10" office:value-type="string">
            <text:p>Супа, печена џигерица, барени кромпир са першуном, краставац салата</text:p>
            <text:p>Leves, sült máj,párolt krumpli petrezseljemmel,</text:p>
            <text:p>uborkasaláta</text:p>
          </table:table-cell>
        </table:table-row>
        <table:table-row table:style-name="ro5"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0" office:value-type="string">
            <text:p>Хлеб, топљени сир, чај</text:p>
            <text:p>Kenyér, ömlesztett sajt, tea</text:p>
          </table:table-cell>
          <table:table-cell table:style-name="ce10" office:value-type="string">
            <text:p>Брескве</text:p>
            <text:p>Őszibarack</text:p>
          </table:table-cell>
          <table:table-cell table:style-name="ce10" office:value-type="string">
            <text:p>Гулаш чорба, хлеб</text:p>
            <text:p>Gulyásleves, kenyér</text:p>
          </table:table-cell>
        </table:table-row>
        <table:table-row table:style-name="ro2">
          <table:table-cell table:number-columns-repeated="4"/>
        </table:table-row>
        <table:table-row table:style-name="ro9"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0">
          <table:table-cell table:style-name="ce6" office:value-type="string">
            <text:p><text:span text:style-name="T4">Az </text:span><text:span text:style-name="T5">étlap változtatás jogát </text:span><text:span text:style-name="T5">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5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38cm" fo:margin-bottom="0.635cm" fo:margin-left="0.84cm" fo:margin-right="0.838cm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762cm" fo:margin-left="0cm" fo:margin-right="0cm" fo:margin-bottom="0.254cm"/>
      </style:header-style>
      <style:footer-style>
        <style:header-footer-properties fo:min-height="0.762cm" fo:margin-left="0cm" fo:margin-right="0cm" fo:margin-top="0.254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7-03">03/07/2017</text:date>, <text:time>09:29:5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7-06-28T11:27:42.44</meta:print-date>
    <dc:date>2017-07-03T09:29:51.18</dc:date>
    <meta:editing-duration>P1DT13H17M58S</meta:editing-duration>
    <meta:editing-cycles>197</meta:editing-cycles>
    <meta:generator>OpenOffice/4.1.0$Win32 OpenOffice.org_project/410m18$Build-9764</meta:generator>
    <dc:creator>Acer </dc:creator>
    <meta:printed-by>Acer </meta:printed-by>
    <meta:document-statistic meta:table-count="3" meta:cell-count="27" meta:object-count="1"/>
  </office:meta>
</office:document-meta>
</file>