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7000001BD3AAD481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false"/>
    </style:style>
    <style:style style:name="ro4" style:family="table-row">
      <style:table-row-properties style:row-height="2cm" fo:break-before="auto" style:use-optimal-row-height="false"/>
    </style:style>
    <style:style style:name="ro5" style:family="table-row">
      <style:table-row-properties style:row-height="4.316cm" fo:break-before="auto" style:use-optimal-row-height="false"/>
    </style:style>
    <style:style style:name="ro6" style:family="table-row">
      <style:table-row-properties style:row-height="3.844cm" fo:break-before="auto" style:use-optimal-row-height="false"/>
    </style:style>
    <style:style style:name="ro7" style:family="table-row">
      <style:table-row-properties style:row-height="3.316cm" fo:break-before="auto" style:use-optimal-row-height="false"/>
    </style:style>
    <style:style style:name="ro8" style:family="table-row">
      <style:table-row-properties style:row-height="3.791cm" fo:break-before="auto" style:use-optimal-row-height="false"/>
    </style:style>
    <style:style style:name="ro9" style:family="table-row">
      <style:table-row-properties style:row-height="4.001cm" fo:break-before="auto" style:use-optimal-row-height="false"/>
    </style:style>
    <style:style style:name="ro10" style:family="table-row">
      <style:table-row-properties style:row-height="0.623cm" fo:break-before="auto" style:use-optimal-row-height="true"/>
    </style:style>
    <style:style style:name="ro11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2pt" style:language-asian="zh" style:country-asian="CN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19.6 – 23.6.2017.</text:p>
          </table:table-cell>
          <table:covered-table-cell table:style-name="ce8"/>
          <table:covered-table-cell table:style-name="ce12"/>
        </table:table-row>
        <table:table-row table:style-name="ro1">
          <table:table-cell/>
          <table:table-cell table:style-name="ce8">
            <draw:frame table:end-cell-address="Sheet1.D16" table:end-x="4.896cm" table:end-y="0.029cm" draw:z-index="0" draw:name="Graphics 1" draw:style-name="gr1" draw:text-style-name="P1" svg:width="13.25cm" svg:height="7.064cm" svg:x="1.553cm" svg:y="0.101cm">
              <draw:image xlink:href="Pictures/1000000000000227000001BD3AAD4815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2"/>
        </table:table-row>
        <table:table-row table:style-name="ro1" table:number-rows-repeated="4">
          <table:table-cell/>
          <table:table-cell table:style-name="ce8" table:number-columns-repeated="2"/>
          <table:table-cell table:style-name="ce12"/>
        </table:table-row>
        <table:table-row table:style-name="ro2" table:number-rows-repeated="8">
          <table:table-cell table:number-columns-repeated="4"/>
        </table:table-row>
        <table:table-row table:style-name="ro3">
          <table:table-cell table:number-columns-repeated="4"/>
        </table:table-row>
        <table:table-row table:style-name="ro4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5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Воћни мусли у млеку</text:p>
            <text:p>Јаслице: Хлеб, павлака, чај</text:p>
            <text:p>Gyümölcsös műzli tejben</text:p>
            <text:p>Bölcsöde: Kenyér, tejföl, tea</text:p>
          </table:table-cell>
          <table:table-cell table:style-name="ce10" office:value-type="string">
            <text:p>Медењаци</text:p>
            <text:p>Mézeskalács</text:p>
          </table:table-cell>
          <table:table-cell table:style-name="ce10" office:value-type="string">
            <text:p>Супа, филети ослића, динстани пиринач са кукурузом, купус салата</text:p>
            <text:p>Leves, halfilé, párolt rizs csemegekukoricával,</text:p>
            <text:p>káposztasaláta</text:p>
          </table:table-cell>
        </table:table-row>
        <table:table-row table:style-name="ro6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Хлеб, еурокрем, чај</text:p>
            <text:p>Kenyér, eurókrém, tea</text:p>
          </table:table-cell>
          <table:table-cell table:style-name="ce10" office:value-type="string">
            <text:p>Вишње</text:p>
            <text:p>Meggy</text:p>
          </table:table-cell>
          <table:table-cell table:style-name="ce10" office:value-type="string">
            <text:p>Супа, мусака од теста и меса, парадајз салата</text:p>
            <text:p>Leves, muszaka tésztával és hússal, paradicsomsaláta</text:p>
          </table:table-cell>
        </table:table-row>
        <table:table-row table:style-name="ro7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Хлеб, маст, алева паприка, чај</text:p>
            <text:p>Kenyér, zsír, aleva paprika, tea</text:p>
          </table:table-cell>
          <table:table-cell table:style-name="ce10" office:value-type="string">
            <text:p>Вишње</text:p>
            <text:p>Meggy</text:p>
          </table:table-cell>
          <table:table-cell table:style-name="ce10" office:value-type="string">
            <text:p>Јунећи гулаш са кромпиром, ротквице, хлеб</text:p>
            <text:p>Marhapörkölt krumplival, retek, kenyér</text:p>
          </table:table-cell>
        </table:table-row>
        <table:table-row table:style-name="ro8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Сендвич са паризером, чај</text:p>
            <text:p>Szendvics párizsival, tea</text:p>
          </table:table-cell>
          <table:table-cell table:style-name="ce10" office:value-type="string">
            <text:p>Трешње</text:p>
            <text:p>Cseresznye</text:p>
          </table:table-cell>
          <table:table-cell table:style-name="ce10" office:value-type="string">
            <text:p>Супа са јајима, фаширано месо, вариво од шаргарепе, хлеб</text:p>
            <text:p>Tojásosleves, fasírt, sárgarépafőzelék, kenyér</text:p>
          </table:table-cell>
        </table:table-row>
        <table:table-row table:style-name="ro9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Погачица са сиром, јогурт</text:p>
            <text:p>Túróspogácsa, jogurt</text:p>
          </table:table-cell>
          <table:table-cell table:style-name="ce10" office:value-type="string">
            <text:p>Трешње</text:p>
            <text:p>Cseresznye</text:p>
          </table:table-cell>
          <table:table-cell table:style-name="ce10" office:value-type="string">
            <text:p>Слатки купус са месом, хлеб</text:p>
            <text:p>Édeskáposzta hússal, kenyér</text:p>
          </table:table-cell>
        </table:table-row>
        <table:table-row table:style-name="ro2">
          <table:table-cell table:number-columns-repeated="4"/>
        </table:table-row>
        <table:table-row table:style-name="ro10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1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6-14">14/06/2017</text:date>, <text:time>08:21:2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7-01-18T06:59:34.91</meta:print-date>
    <dc:date>2017-06-14T08:21:26.03</dc:date>
    <meta:editing-duration>P1DT9H21M30S</meta:editing-duration>
    <meta:editing-cycles>190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