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3E8000003E83819B79B.png"/>
  <manifest:file-entry manifest:media-type="image/png" manifest:full-path="Pictures/10000201000003E8000003E87E62951F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4.422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4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language="none" fo:country="none" style:font-name-asian="Times New Roman Cyr" style:font-name-complex="Times New Roman Cyr"/>
    </style:style>
    <style:style style:name="T8" style:family="text">
      <style:text-properties style:font-name="F" fo:language="hu" fo:country="HU" style:font-name-complex="Times New Roman"/>
    </style:style>
    <style:style style:name="T9" style:family="text">
      <style:text-properties fo:language="hu" fo:country="HU" style:font-name-complex="Times New Roman"/>
    </style:style>
    <style:style style:name="T10" style:family="text">
      <style:text-properties fo:language="none" fo:country="none" style:font-name-complex="Times New Roman"/>
    </style:style>
    <style:style style:name="T11" style:family="text">
      <style:text-properties style:font-name="Times New Roman Cyr" fo:font-size="15pt" fo:language="none" fo:country="none" style:font-name-asian="Times New Roman Cyr" style:font-size-asian="15pt" style:font-name-complex="Times New Roman Cyr" style:font-size-complex="8.5pt"/>
    </style:style>
    <style:style style:name="T12" style:family="text">
      <style:text-properties style:font-name="Times New Roman CE" fo:font-size="15pt" fo:language="hu" fo:country="HU" style:font-name-asian="Times New Roman CE" style:font-size-asian="15pt" style:language-asian="zh" style:country-asian="CN" style:font-name-complex="Times New Roman CE" style:font-size-complex="8.5pt" style:language-complex="ar" style:country-complex="SA"/>
    </style:style>
    <style:style style:name="T13" style:family="text">
      <style:text-properties fo:font-size="15pt" fo:language="hu" fo:country="HU" style:font-size-asian="15pt" style:language-asian="zh" style:country-asian="CN" style:font-name-complex="Times New Roman" style:font-size-complex="8.5pt" style:language-complex="ar" style:country-complex="SA"/>
    </style:style>
    <style:style style:name="T14" style:family="text">
      <style:text-properties fo:font-size="15pt" fo:language="none" fo:country="none" style:font-size-asian="15pt" style:font-name-complex="Times New Roman" style:font-size-complex="8.5pt"/>
    </style:style>
    <style:style style:name="T15" style:family="text">
      <style:text-properties style:font-name="Times New Roman CE" fo:language="hu" fo:country="HU" style:font-name-asian="Times New Roman CE" style:font-name-complex="Times New Roman CE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28.11 – 2.12.2016.</text:p>
          </table:table-cell>
          <table:covered-table-cell table:style-name="ce8"/>
          <table:covered-table-cell table:style-name="ce13"/>
        </table:table-row>
        <table:table-row table:style-name="ro1">
          <table:table-cell>
            <draw:frame table:end-cell-address="Sheet1.B15" table:end-x="5.198cm" table:end-y="0.37cm" draw:z-index="0" draw:name="Graphics 1" draw:style-name="gr1" draw:text-style-name="P1" svg:width="8.024cm" svg:height="6.469cm" svg:x="0.618cm" svg:y="0.586cm">
              <draw:image xlink:href="Pictures/10000201000003E8000003E87E62951F.png" xlink:type="simple" xlink:show="embed" xlink:actuate="onLoad">
                <text:p/>
              </draw:image>
            </draw:frame>
          </table:table-cell>
          <table:table-cell table:style-name="ce8" table:number-columns-repeated="2"/>
          <table:table-cell table:style-name="ce13"/>
        </table:table-row>
        <table:table-row table:style-name="ro1">
          <table:table-cell/>
          <table:table-cell table:style-name="ce8"/>
          <table:table-cell table:style-name="ce8">
            <draw:frame table:end-cell-address="Sheet1.D16" table:end-x="6.29cm" table:end-y="0.026cm" draw:z-index="1" draw:name="Graphics 2" draw:style-name="gr1" draw:text-style-name="P1" svg:width="8.298cm" svg:height="6.446cm" svg:x="1.861cm" svg:y="0.011cm">
              <draw:image xlink:href="Pictures/10000201000003E8000003E83819B79B.png" xlink:type="simple" xlink:show="embed" xlink:actuate="onLoad">
                <text:p/>
              </draw:image>
            </draw:frame>
          </table:table-cell>
          <table:table-cell table:style-name="ce13"/>
        </table:table-row>
        <table:table-row table:style-name="ro1" table:number-rows-repeated="3">
          <table:table-cell/>
          <table:table-cell table:style-name="ce8" table:number-columns-repeated="2"/>
          <table:table-cell table:style-name="ce13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маргарин, јогурт</text:span></text:p>
            <text:p><text:span text:style-name="T8">Kenyér, margarin, jogurt</text:span></text:p>
          </table:table-cell>
          <table:table-cell table:style-name="ce10" office:value-type="string">
            <text:p><text:span text:style-name="T7">Интегрални штапићи</text:span></text:p>
            <text:p><text:span text:style-name="T8">Integrált rudacskák</text:span></text:p>
          </table:table-cell>
          <table:table-cell table:style-name="ce10" office:value-type="string">
            <text:p><text:span text:style-name="T7">Слатки купус са месом, хлеб</text:span></text:p>
            <text:p><text:span text:style-name="T9">Édeskáposzta hússal, kenyér</text:span></text:p>
            <text:p><text:span text:style-name="T10"/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<text:span text:style-name="T7">Хлеб, сирни намаз са сусамом, чај</text:span></text:p>
            <text:p><text:span text:style-name="T8">Kenyér, túrókrém szezámmaggal, tea</text:span></text:p>
          </table:table-cell>
          <table:table-cell table:style-name="ce12" office:value-type="string">
            <text:p><text:span text:style-name="T7">Мандарине</text:span></text:p>
            <text:p><text:span text:style-name="T8">Mandarin</text:span></text:p>
          </table:table-cell>
          <table:table-cell table:style-name="ce14" office:value-type="string">
            <text:p><text:span text:style-name="T11">Јунећа супа, печени пилећи баткови, барени пиринач, цвекла, хлеб</text:span></text:p>
            <text:p><text:span text:style-name="T12">Marhahúsleves, sült csirkecomc, főtt rizs, cé</text:span><text:span text:style-name="T13">kla, kenyér</text:span></text:p>
            <text:p><text:span text:style-name="T14"/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<text:span text:style-name="T7">Хлеб, маргарин, чајна кобасица, чај</text:span></text:p>
            <text:p><text:span text:style-name="T8">Kenyér, margarin, teakolbász, tea</text:span></text:p>
          </table:table-cell>
          <table:table-cell table:style-name="ce12" office:value-type="string">
            <text:p><text:span text:style-name="T7">Мандарине</text:span></text:p>
            <text:p><text:span text:style-name="T8">Mandarin</text:span></text:p>
          </table:table-cell>
          <table:table-cell table:style-name="ce10" office:value-type="string">
            <text:p><text:span text:style-name="T7">Крем чорба од келерабе, печени филети ослића, спанаћ вариво, хлеб</text:span></text:p>
            <text:p><text:span text:style-name="T15">Karalábé krémleves, sült halfilé, spenótfőzelék, kenyér</text:span></text:p>
            <text:p><text:span text:style-name="T10"/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7">Хлеб, павлака, сланина, чај</text:span></text:p>
            <text:p><text:span text:style-name="T8">Kenyér, tejföl, szalonna, tea</text:span></text:p>
          </table:table-cell>
          <table:table-cell table:style-name="ce10" office:value-type="string">
            <text:p><text:span text:style-name="T7">Јабуке</text:span></text:p>
            <text:p><text:span text:style-name="T8">Alma</text:span></text:p>
          </table:table-cell>
          <table:table-cell table:style-name="ce10" office:value-type="string">
            <text:p><text:span text:style-name="T7">Супа од поврћа, мусака од кромпира и меса, цвекла, хлеб</text:span></text:p>
            <text:p><text:span text:style-name="T9">Zöldségleves, krumplismuszaka hússal, cékla, kenyér</text:span></text:p>
            <text:p><text:span text:style-name="T10"/></text:p>
            <text:p><text:span text:style-name="T10"/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<text:span text:style-name="T7">Хлеб, пекмез, чоколадно млеко</text:span></text:p>
            <text:p><text:span text:style-name="T8">Kenyér, lekvár, csokistej</text:span></text:p>
          </table:table-cell>
          <table:table-cell table:style-name="ce10" office:value-type="string">
            <text:p><text:span text:style-name="T7">Јабуке</text:span></text:p>
            <text:p><text:span text:style-name="T8">Alma</text:span></text:p>
          </table:table-cell>
          <table:table-cell table:style-name="ce10" office:value-type="string">
            <text:p><text:span text:style-name="T7">Боранија са месом, хлеб</text:span></text:p>
            <text:p><text:span text:style-name="T8">Zöldbab hússal, kenyér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1-23">23/11/2016</text:date>, <text:time>08:11:5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1-09T10:02:24.09</meta:print-date>
    <dc:date>2016-11-23T08:11:59.49</dc:date>
    <meta:editing-duration>P1DT3M55S</meta:editing-duration>
    <meta:editing-cycles>120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2"/>
  </office:meta>
</office:document-meta>
</file>