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5D0000013DCE8B451E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3.88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6cm" fo:break-before="auto" style:use-optimal-row-height="false"/>
    </style:style>
    <style:style style:name="ro4" style:family="table-row">
      <style:table-row-properties style:row-height="2cm" fo:break-before="auto" style:use-optimal-row-height="false"/>
    </style:style>
    <style:style style:name="ro5" style:family="table-row">
      <style:table-row-properties style:row-height="4.316cm" fo:break-before="auto" style:use-optimal-row-height="false"/>
    </style:style>
    <style:style style:name="ro6" style:family="table-row">
      <style:table-row-properties style:row-height="3.369cm" fo:break-before="auto" style:use-optimal-row-height="false"/>
    </style:style>
    <style:style style:name="ro7" style:family="table-row">
      <style:table-row-properties style:row-height="4.632cm" fo:break-before="auto" style:use-optimal-row-height="false"/>
    </style:style>
    <style:style style:name="ro8" style:family="table-row">
      <style:table-row-properties style:row-height="3.791cm" fo:break-before="auto" style:use-optimal-row-height="false"/>
    </style:style>
    <style:style style:name="ro9" style:family="table-row">
      <style:table-row-properties style:row-height="4.001cm" fo:break-before="auto" style:use-optimal-row-height="false"/>
    </style:style>
    <style:style style:name="ro10" style:family="table-row">
      <style:table-row-properties style:row-height="0.623cm" fo:break-before="auto" style:use-optimal-row-height="true"/>
    </style:style>
    <style:style style:name="ro11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2pt" style:language-asian="zh" style:country-asian="CN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2pt" style:language-asian="zh" style:country-asian="CN" style:font-style-asian="normal" style:font-weight-asian="normal" style:font-name-complex="Times New Roman Cyr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2pt" style:language-asian="zh" style:country-asian="CN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2pt" fo:language="none" fo:country="none" style:font-name-asian="Times New Roman Cyr" style:font-name-complex="Times New Roman Cyr"/>
    </style:style>
    <style:style style:name="T8" style:family="text">
      <style:text-properties style:font-name="F" fo:font-size="12pt" fo:language="hu" fo:country="HU" style:font-name-complex="Times New Roman"/>
    </style:style>
    <style:style style:name="T9" style:family="text">
      <style:text-properties style:font-name="F" fo:language="hu" fo:country="HU" style:font-name-complex="Times New Roman"/>
    </style:style>
    <style:style style:name="T10" style:family="text">
      <style:text-properties style:font-name="Times New Roman Cyr" fo:font-size="12pt" fo:language="hu" fo:country="HU" style:font-name-asian="Times New Roman Cyr" style:font-name-complex="Times New Roman"/>
    </style:style>
    <style:style style:name="T11" style:family="text">
      <style:text-properties style:font-name="F" fo:font-size="12pt" fo:language="hu" fo:country="HU" style:font-name-asian="Times New Roman Cyr" style:font-name-complex="Times New Roman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3.7 – 7.7.2017.</text:p>
          </table:table-cell>
          <table:covered-table-cell table:style-name="ce8"/>
          <table:covered-table-cell table:style-name="ce13"/>
        </table:table-row>
        <table:table-row table:style-name="ro1">
          <table:table-cell/>
          <table:table-cell table:style-name="ce8">
            <draw:frame table:end-cell-address="Sheet1.D16" table:end-x="5.232cm" table:end-y="0.231cm" draw:z-index="0" draw:name="Graphics 1" draw:style-name="gr1" draw:text-style-name="P1" svg:width="13.699cm" svg:height="7.213cm" svg:x="1.44cm" svg:y="0.154cm">
              <draw:image xlink:href="Pictures/100000000000015D0000013DCE8B451E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3"/>
        </table:table-row>
        <table:table-row table:style-name="ro1" table:number-rows-repeated="4">
          <table:table-cell/>
          <table:table-cell table:style-name="ce8" table:number-columns-repeated="2"/>
          <table:table-cell table:style-name="ce13"/>
        </table:table-row>
        <table:table-row table:style-name="ro2" table:number-rows-repeated="8">
          <table:table-cell table:number-columns-repeated="4"/>
        </table:table-row>
        <table:table-row table:style-name="ro3">
          <table:table-cell table:number-columns-repeated="4"/>
        </table:table-row>
        <table:table-row table:style-name="ro4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2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5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Мала плетеница, јогурт</text:p>
            <text:p>Kis fonyatoskalács, jogurt</text:p>
          </table:table-cell>
          <table:table-cell table:style-name="ce10" office:value-type="string">
            <text:p>Кекс од интегралних житарица</text:p>
            <text:p>Keksz teljes kiörlésű gabonából</text:p>
          </table:table-cell>
          <table:table-cell table:style-name="ce10" office:value-type="string">
            <text:p>Грашак са месом, хлеб</text:p>
            <text:p>Borsó hússal, kenyér</text:p>
          </table:table-cell>
        </table:table-row>
        <table:table-row table:style-name="ro6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Хлеб, маргарин, бели кришка сир, чај</text:p>
            <text:p>Kenyér, margarin, sajt, tea</text:p>
          </table:table-cell>
          <table:table-cell table:style-name="ce10" office:value-type="string">
            <text:p>Кајсије</text:p>
            <text:p>Sárgabarack</text:p>
          </table:table-cell>
          <table:table-cell table:style-name="ce10" office:value-type="string">
            <text:p>Отворена сарма од блитве, хлеб</text:p>
            <text:p>Szárma, kenyér</text:p>
          </table:table-cell>
        </table:table-row>
        <table:table-row table:style-name="ro7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Хлеб, сирни намаз са шункарицом, чај</text:p>
            <text:p>Kenyér, túrókrém sonkásszalámival, tea</text:p>
          </table:table-cell>
          <table:table-cell table:style-name="ce10" office:value-type="string">
            <text:p>Кајсије</text:p>
            <text:p>Sárgabarack</text:p>
          </table:table-cell>
          <table:table-cell table:style-name="ce10" office:value-type="string">
            <text:p>Супа, печени пил.баткови, вариво од кромпира са шаргарепом, парадајз салата, хлеб</text:p>
            <text:p>Leves, sült csirkecomb, krumplifőzelék sárgarépával,paradicsomsaláta,</text:p>
            <text:p>kenyér</text:p>
          </table:table-cell>
        </table:table-row>
        <table:table-row table:style-name="ro8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1" office:value-type="string">
            <text:p><text:span text:style-name="T7">Хлеб путер, мед, чај</text:span></text:p>
            <text:p><text:span text:style-name="T8">Kenyér, vaj, méz, tea</text:span></text:p>
          </table:table-cell>
          <table:table-cell table:style-name="ce10" office:value-type="string">
            <text:p>Брескве</text:p>
            <text:p>Őszibarack</text:p>
          </table:table-cell>
          <table:table-cell table:style-name="ce11" office:value-type="string">
            <text:p>Чорба од шампињона, штрудла са какаом</text:p>
            <text:p><text:span text:style-name="T9">Gombaleves, kakaósbejgli</text:span></text:p>
          </table:table-cell>
        </table:table-row>
        <table:table-row table:style-name="ro9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1" office:value-type="string">
            <text:p><text:span text:style-name="T7">Хлеб, паштета, чај</text:span></text:p>
            <text:p><text:span text:style-name="T8">Kenyér, pástétom, tea</text:span></text:p>
          </table:table-cell>
          <table:table-cell table:style-name="ce10" office:value-type="string">
            <text:p>Брескве</text:p>
            <text:p>Őszibarack</text:p>
          </table:table-cell>
          <table:table-cell table:style-name="ce14" office:value-type="string">
            <text:p><text:span text:style-name="T7">Крем чорба од карфиола, рибљи штапићи, барени пиринач, краставац салата</text:span></text:p>
            <text:p><text:span text:style-name="T10">Karfiolkrémleves, sült halrudacskák,</text:span></text:p>
            <text:p><text:span text:style-name="T11">párolt rizs, uborkasaláta</text:span></text:p>
          </table:table-cell>
        </table:table-row>
        <table:table-row table:style-name="ro2">
          <table:table-cell table:number-columns-repeated="4"/>
        </table:table-row>
        <table:table-row table:style-name="ro10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1"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6-28">28/06/2017</text:date>, <text:time>12:06:2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7-06-28T11:27:42.44</meta:print-date>
    <dc:date>2017-06-28T12:06:26.07</dc:date>
    <meta:editing-duration>P1DT13H13M35S</meta:editing-duration>
    <meta:editing-cycles>194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1"/>
  </office:meta>
</office:document-meta>
</file>