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D800000136D52DAD0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4.1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3.369cm" fo:break-before="auto" style:use-optimal-row-height="false"/>
    </style:style>
    <style:style style:name="ro8" style:family="table-row">
      <style:table-row-properties style:row-height="3.844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F" fo:font-size="16pt" fo:language="hu" fo:country="HU" style:font-size-asian="16pt" style:language-asian="zh" style:country-asian="CN" style:font-name-complex="Times New Roman" style:font-size-complex="16pt" style:language-complex="ar" style:country-complex="SA"/>
    </style:style>
    <style:style style:name="T8" style:family="text">
      <style:text-properties style:font-name="Times New Roman Cyr" fo:font-size="16pt" fo:language="none" fo:country="none" style:font-name-asian="Times New Roman Cyr" style:font-size-asian="16pt" style:language-asian="zh" style:country-asian="CN" style:font-name-complex="Times New Roman Cyr" style:font-size-complex="16pt" style:language-complex="ar" style:country-complex="SA"/>
    </style:style>
    <style:style style:name="T9" style:family="text">
      <style:text-properties style:font-name="F" fo:font-size="16pt" fo:language="hu" fo:country="HU" style:font-size-asian="16pt" style:font-name-complex="Times New Roman" style:font-size-complex="16pt"/>
    </style:style>
    <style:style style:name="T10" style:family="text">
      <style:text-properties style:font-name="Times New Roman Cyr" fo:font-size="16pt" fo:language="none" fo:country="none" style:font-name-asian="Times New Roman Cyr" style:font-size-asian="16pt" style:font-name-complex="Times New Roman Cyr" style:font-size-complex="16pt"/>
    </style:style>
    <style:style style:name="T11" style:family="text">
      <style:text-properties style:font-name="Times New Roman CE" fo:font-size="16pt" fo:language="hu" fo:country="HU" style:font-name-asian="Times New Roman CE" style:font-size-asian="16pt" style:font-name-complex="Times New Roman CE" style:font-size-complex="16pt"/>
    </style:style>
    <style:style style:name="T12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15pt"/>
    </style:style>
    <style:style style:name="T13" style:family="text">
      <style:text-properties style:font-name="Times New Roman CE" fo:font-size="15pt" fo:language="hu" fo:country="HU" style:font-name-asian="Times New Roman CE" style:font-size-asian="15pt" style:language-asian="zh" style:country-asian="CN" style:font-name-complex="Times New Roman CE" style:font-size-complex="15pt" style:language-complex="ar" style:country-complex="SA"/>
    </style:style>
    <style:style style:name="T14" style:family="text">
      <style:text-properties style:font-name="F" fo:font-size="15pt" fo:language="hu" fo:country="HU" style:font-size-asian="15pt" style:font-name-complex="Times New Roman" style:font-size-complex="15pt"/>
    </style:style>
    <style:style style:name="T15" style:family="text">
      <style:text-properties fo:font-size="16pt" fo:language="hu" fo:country="HU" style:font-size-asian="16pt" style:font-name-complex="Times New Roman" style:font-size-complex="16pt"/>
    </style:style>
    <style:style style:name="T16" style:family="text">
      <style:text-properties fo:font-size="15pt" fo:language="hu" fo:country="HU" style:font-size-asian="15pt" style:font-name-complex="Times New Roman" style:font-size-complex="15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31.10 – 4.11.2016.</text:p>
          </table:table-cell>
          <table:covered-table-cell table:style-name="ce8"/>
          <table:covered-table-cell table:style-name="ce14"/>
        </table:table-row>
        <table:table-row table:style-name="ro1">
          <table:table-cell/>
          <table:table-cell table:style-name="ce8">
            <draw:frame table:end-cell-address="Sheet1.D15" table:end-x="4.801cm" table:end-y="0.263cm" draw:z-index="0" draw:name="Graphics 1" draw:style-name="gr1" draw:text-style-name="P1" svg:width="12.515cm" svg:height="6.794cm" svg:x="2.448cm" svg:y="0.154cm">
              <draw:image xlink:href="Pictures/10000000000001D800000136D52DAD0C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4"/>
        </table:table-row>
        <table:table-row table:style-name="ro1" table:number-rows-repeated="4">
          <table:table-cell/>
          <table:table-cell table:style-name="ce8" table:number-columns-repeated="2"/>
          <table:table-cell table:style-name="ce14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K</text:span><text:span text:style-name="T8">роасан, јогурт</text:span></text:p>
            <text:p><text:span text:style-name="T9">Kroaszán, jogurt</text:span></text:p>
          </table:table-cell>
          <table:table-cell table:style-name="ce11" office:value-type="string">
            <text:p><text:span text:style-name="T10">Овсена каша</text:span></text:p>
            <text:p><text:span text:style-name="T9">Zabpehely kása</text:span></text:p>
          </table:table-cell>
          <table:table-cell table:style-name="ce11" office:value-type="string">
            <text:p><text:span text:style-name="T10">Слатки купус са месом, хлеб</text:span></text:p>
            <text:p><text:span text:style-name="T9">Édeskáposzta hússal, 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10">Хлеб, павлака, чај</text:span></text:p>
            <text:p><text:span text:style-name="T9">Kenyér, tejföl , tea</text:span></text:p>
          </table:table-cell>
          <table:table-cell table:style-name="ce13" office:value-type="string">
            <text:p><text:span text:style-name="T10">Грожђе</text:span></text:p>
            <text:p><text:span text:style-name="T10">Јаслице:јабуке</text:span></text:p>
            <text:p><text:span text:style-name="T11">Szőlő</text:span></text:p>
            <text:p><text:span text:style-name="T9">Bölcsöde:alma</text:span></text:p>
          </table:table-cell>
          <table:table-cell table:style-name="ce15" office:value-type="string">
            <text:p><text:span text:style-name="T12">Супа са словима и бројевима, печена пилетина, вариво од карфиола са парадајзом, хлеб</text:span></text:p>
            <text:p><text:span text:style-name="T13">Leves, sült csirkehús, karfiolfőzelék paradicsomszósszal, kenyé</text:span><text:span text:style-name="T14">r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10">Хлеб, маргарин, трапист сир, чај</text:span></text:p>
            <text:p><text:span text:style-name="T9">Kenyér, margarin, trapista sajt, tea</text:span></text:p>
          </table:table-cell>
          <table:table-cell table:style-name="ce13" office:value-type="string">
            <text:p><text:span text:style-name="T10">Крушке</text:span></text:p>
            <text:p><text:span text:style-name="T9">Körte</text:span></text:p>
          </table:table-cell>
          <table:table-cell table:style-name="ce11" office:value-type="string">
            <text:p><text:span text:style-name="T10">Грашак са месом, хлеб</text:span></text:p>
            <text:p><text:span text:style-name="T9">Borsó hússal, kenyér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10">Хлеб, сирни намаз са шункарицом, чај</text:span></text:p>
            <text:p><text:span text:style-name="T9">Kenyér, túrókrém sonkásszalámival, tea</text:span></text:p>
          </table:table-cell>
          <table:table-cell table:style-name="ce11" office:value-type="string">
            <text:p><text:span text:style-name="T10">Крушке</text:span></text:p>
            <text:p><text:span text:style-name="T9">Körte</text:span></text:p>
          </table:table-cell>
          <table:table-cell table:style-name="ce11" office:value-type="string">
            <text:p><text:span text:style-name="T10">Бела чорба, тесто са маком и медом</text:span></text:p>
            <text:p><text:span text:style-name="T15">Raguleves, mákostészta mézzel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10">Хлеб, пекмез, млеко</text:span></text:p>
            <text:p><text:span text:style-name="T9">Kenyér, lekvár, tej</text:span></text:p>
          </table:table-cell>
          <table:table-cell table:style-name="ce11" office:value-type="string">
            <text:p><text:span text:style-name="T10">Слани крекери</text:span></text:p>
            <text:p><text:span text:style-name="T9">Sós keksz</text:span></text:p>
          </table:table-cell>
          <table:table-cell table:style-name="ce16" office:value-type="string">
            <text:p><text:span text:style-name="T12">Кромпир паприкаш са свињским месом, хлеб, цвекла салата</text:span></text:p>
            <text:p><text:span text:style-name="T16">Krumplipaprikás disznóhússal, kenyér, </text:span></text:p>
            <text:p><text:span text:style-name="T14">Céklasaláta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25">25/10/2016</text:date>, <text:time>13:25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10-25T13:25:27.08</dc:date>
    <meta:editing-duration>PT23H8M9S</meta:editing-duration>
    <meta:editing-cycles>108</meta:editing-cycles>
    <meta:generator>OpenOffice/4.1.0$Win32 OpenOffice.org_project/410m18$Build-9764</meta:generator>
    <dc:creator>Acer </dc:creator>
    <meta:document-statistic meta:table-count="3" meta:cell-count="27" meta:object-count="1"/>
  </office:meta>
</office:document-meta>
</file>