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27000001BD3AAD4815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3.88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894cm" fo:break-before="auto" style:use-optimal-row-height="true"/>
    </style:style>
    <style:style style:name="ro4" style:family="table-row">
      <style:table-row-properties style:row-height="4.001cm" fo:break-before="auto" style:use-optimal-row-height="false"/>
    </style:style>
    <style:style style:name="ro5" style:family="table-row">
      <style:table-row-properties style:row-height="3.475cm" fo:break-before="auto" style:use-optimal-row-height="false"/>
    </style:style>
    <style:style style:name="ro6" style:family="table-row">
      <style:table-row-properties style:row-height="4.106cm" fo:break-before="auto" style:use-optimal-row-height="false"/>
    </style:style>
    <style:style style:name="ro7" style:family="table-row">
      <style:table-row-properties style:row-height="2.79cm" fo:break-before="auto" style:use-optimal-row-height="false"/>
    </style:style>
    <style:style style:name="ro8" style:family="table-row">
      <style:table-row-properties style:row-height="2.947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6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6pt" style:language-asian="zh" style:country-asian="CN" style:font-style-asian="normal" style:font-weight-asian="normal" style:font-name-complex="Times New Roman Cyr" style:font-size-complex="1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font-size="16pt" fo:language="none" fo:country="none" style:font-name-asian="Times New Roman Cyr" style:font-size-asian="16pt" style:font-name-complex="Times New Roman Cyr" style:font-size-complex="16pt"/>
    </style:style>
    <style:style style:name="T8" style:family="text">
      <style:text-properties style:font-name="F" fo:font-size="16pt" fo:language="hu" fo:country="HU" style:font-size-asian="16pt" style:font-name-complex="Times New Roman" style:font-size-complex="16pt"/>
    </style:style>
    <style:style style:name="T9" style:family="text">
      <style:text-properties style:font-name="Times New Roman Cyr" fo:language="none" fo:country="none" style:font-name-asian="Times New Roman Cyr" style:font-name-complex="Times New Roman Cyr"/>
    </style:style>
    <style:style style:name="T10" style:family="text">
      <style:text-properties style:font-name="F" fo:language="hu" fo:country="HU" style:font-name-complex="Times New Roman"/>
    </style:style>
    <style:style style:name="T11" style:family="text">
      <style:text-properties fo:language="hu" fo:country="HU" style:font-name-complex="Times New Roman"/>
    </style:style>
    <style:style style:name="T12" style:family="text">
      <style:text-properties style:font-name="Times New Roman Cyr" fo:font-size="15pt" fo:language="none" fo:country="none" style:font-name-asian="Times New Roman Cyr" style:font-size-asian="15pt" style:language-asian="zh" style:country-asian="CN" style:font-name-complex="Times New Roman Cyr" style:font-size-complex="8.5pt" style:language-complex="ar" style:country-complex="SA"/>
    </style:style>
    <style:style style:name="T13" style:family="text">
      <style:text-properties style:font-name="Times New Roman CE" fo:language="hu" fo:country="HU" style:font-name-asian="Times New Roman CE" style:font-name-complex="Times New Roman CE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5.12 – 9.12.2016.</text:p>
          </table:table-cell>
          <table:covered-table-cell table:style-name="ce8"/>
          <table:covered-table-cell table:style-name="ce14"/>
        </table:table-row>
        <table:table-row table:style-name="ro1">
          <table:table-cell/>
          <table:table-cell table:style-name="ce8">
            <draw:frame table:end-cell-address="Sheet1.D15" table:end-x="3.492cm" table:end-y="0.437cm" draw:z-index="0" draw:name="Graphics 1" draw:style-name="gr1" draw:text-style-name="P1" svg:width="11.453cm" svg:height="6.856cm" svg:x="1.946cm" svg:y="0.266cm">
              <draw:image xlink:href="Pictures/1000000000000227000001BD3AAD4815.jpg" xlink:type="simple" xlink:show="embed" xlink:actuate="onLoad">
                <text:p/>
              </draw:image>
            </draw:frame>
          </table:table-cell>
          <table:table-cell table:style-name="ce8"/>
          <table:table-cell table:style-name="ce14"/>
        </table:table-row>
        <table:table-row table:style-name="ro1" table:number-rows-repeated="4">
          <table:table-cell/>
          <table:table-cell table:style-name="ce8" table:number-columns-repeated="2"/>
          <table:table-cell table:style-name="ce14"/>
        </table:table-row>
        <table:table-row table:style-name="ro2" table:number-rows-repeated="9">
          <table:table-cell table:number-columns-repeated="4"/>
        </table:table-row>
        <table:table-row table:style-name="ro3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2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Мини пица, </text:span><text:span text:style-name="T7">чај</text:span></text:p>
            <text:p><text:span text:style-name="T8">Mini pizza, tea</text:span></text:p>
          </table:table-cell>
          <table:table-cell table:style-name="ce11" office:value-type="string">
            <text:p><text:span text:style-name="T9">Интегрални </text:span><text:span text:style-name="T9">штапићи</text:span></text:p>
            <text:p><text:span text:style-name="T10">Integrált </text:span><text:span text:style-name="T10">rudacskák</text:span></text:p>
          </table:table-cell>
          <table:table-cell table:style-name="ce11" office:value-type="string">
            <text:p><text:span text:style-name="T9">Супа, печена </text:span><text:span text:style-name="T9">кобасица, </text:span><text:span text:style-name="T9">кромпир пире, </text:span><text:span text:style-name="T9">кисела </text:span><text:span text:style-name="T9">паприка, хлеб</text:span></text:p>
            <text:p><text:span text:style-name="T11">Leves, sült </text:span><text:span text:style-name="T11">kolbász, </text:span><text:span text:style-name="T11">krumplipüre, </text:span><text:span text:style-name="T11">savanyú </text:span><text:span text:style-name="T10">paprika, </text:span><text:span text:style-name="T10">kenyér</text:span></text:p>
          </table:table-cell>
        </table:table-row>
        <table:table-row table:style-name="ro5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1" office:value-type="string">
            <text:p><text:span text:style-name="T9">Хлеб, паштета, </text:span><text:span text:style-name="T9">чај</text:span></text:p>
            <text:p><text:span text:style-name="T10">Kenyér, </text:span><text:span text:style-name="T10">pástétom, tea</text:span></text:p>
          </table:table-cell>
          <table:table-cell table:style-name="ce13" office:value-type="string">
            <text:p><text:span text:style-name="T9">Јабуке</text:span></text:p>
            <text:p><text:span text:style-name="T10">Alma</text:span></text:p>
          </table:table-cell>
          <table:table-cell table:style-name="ce11" office:value-type="string">
            <text:p><text:span text:style-name="T9">Чорба са </text:span><text:span text:style-name="T9">месом, хлеб, </text:span><text:span text:style-name="T9">колач са </text:span><text:span text:style-name="T9">кокосом</text:span></text:p>
            <text:p><text:span text:style-name="T10">Húsleves, </text:span><text:span text:style-name="T10">kenyér, </text:span><text:span text:style-name="T10">kókuszoskalács</text:span></text:p>
          </table:table-cell>
        </table:table-row>
        <table:table-row table:style-name="ro6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1" office:value-type="string">
            <text:p><text:span text:style-name="T9">Хлеб, сирни </text:span><text:span text:style-name="T9">намаз са </text:span><text:span text:style-name="T9">спанаћем, чај</text:span></text:p>
            <text:p><text:span text:style-name="T10">Kenyér, </text:span><text:span text:style-name="T10">spenótos </text:span><text:span text:style-name="T10">túrókrém, tea</text:span></text:p>
          </table:table-cell>
          <table:table-cell table:style-name="ce13" office:value-type="string">
            <text:p><text:span text:style-name="T9">Јабуке</text:span></text:p>
            <text:p><text:span text:style-name="T10">Alma</text:span></text:p>
          </table:table-cell>
          <table:table-cell table:style-name="ce11" office:value-type="string">
            <text:p><text:span text:style-name="T12">Супа, </text:span><text:span text:style-name="T12">фаширано </text:span><text:span text:style-name="T12">месе, вариво од </text:span><text:span text:style-name="T12">кеља и </text:span><text:span text:style-name="T12">кромпира, хлеб</text:span></text:p>
            <text:p><text:span text:style-name="T13">Leves, <text:s/>fasirt, <text:s/></text:span><text:span text:style-name="T13">kelbimbó és </text:span><text:span text:style-name="T13">kruplifőzelék, </text:span><text:span text:style-name="T13">kenyér</text:span></text:p>
          </table:table-cell>
        </table:table-row>
        <table:table-row table:style-name="ro7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1" office:value-type="string">
            <text:p><text:span text:style-name="T9">Хлеб, павлака, </text:span><text:span text:style-name="T9">јогурт</text:span></text:p>
            <text:p><text:span text:style-name="T10">Kenyér, tejföl, </text:span><text:span text:style-name="T10">jogurt</text:span></text:p>
          </table:table-cell>
          <table:table-cell table:style-name="ce11" office:value-type="string">
            <text:p><text:span text:style-name="T9">Компот</text:span></text:p>
            <text:p><text:span text:style-name="T10">Kompót</text:span></text:p>
          </table:table-cell>
          <table:table-cell table:style-name="ce11" office:value-type="string">
            <text:p><text:span text:style-name="T9">Супа, шпагете, </text:span><text:span text:style-name="T9">хлеб</text:span></text:p>
            <text:p><text:span text:style-name="T10">Leves, spagetti, </text:span><text:span text:style-name="T10">kenyér</text:span></text:p>
          </table:table-cell>
        </table:table-row>
        <table:table-row table:style-name="ro8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1" office:value-type="string">
            <text:p><text:span text:style-name="T9">Хлеб, маслац, </text:span><text:span text:style-name="T9">чај</text:span></text:p>
            <text:p><text:span text:style-name="T10">Kenyér, vaj,tea</text:span></text:p>
          </table:table-cell>
          <table:table-cell table:style-name="ce11" office:value-type="string">
            <text:p><text:span text:style-name="T9">Кукуруз</text:span></text:p>
            <text:p><text:span text:style-name="T10">Kukorica</text:span></text:p>
          </table:table-cell>
          <table:table-cell table:style-name="ce11" office:value-type="string">
            <text:p><text:span text:style-name="T9">Грашак са </text:span><text:span text:style-name="T9">месом, хлеб</text:span></text:p>
            <text:p><text:span text:style-name="T10">Borsó hússal, </text:span><text:span text:style-name="T10">kenyér</text:span></text:p>
          </table:table-cell>
        </table:table-row>
        <table:table-row table:style-name="ro2">
          <table:table-cell table:number-columns-repeated="4"/>
        </table:table-row>
        <table:table-row table:style-name="ro9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 table:style-name="ce6" office:value-type="string">
            <text:p><text:span text:style-name="T4">Az </text:span><text:span text:style-name="T5">étlap </text:span><text:span text:style-name="T5">változtatás jogát </text:span><text:span text:style-name="T5">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30">30/11/2016</text:date>, <text:time>11:33:5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11-09T10:02:24.09</meta:print-date>
    <dc:date>2016-11-30T11:33:53.15</dc:date>
    <meta:editing-duration>P1DT1H34M15S</meta:editing-duration>
    <meta:editing-cycles>123</meta:editing-cycles>
    <meta:generator>OpenOffice/4.1.0$Win32 OpenOffice.org_project/410m18$Build-9764</meta:generator>
    <dc:creator>Acer </dc:creator>
    <meta:printed-by>Acer </meta:printed-by>
    <meta:document-statistic meta:table-count="3" meta:cell-count="27" meta:object-count="1"/>
  </office:meta>
</office:document-meta>
</file>