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7C0000017C4543218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4.1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4.422cm" fo:break-before="auto" style:use-optimal-row-height="false"/>
    </style:style>
    <style:style style:name="ro8" style:family="table-row">
      <style:table-row-properties style:row-height="2.422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9.05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9.05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6pt" fo:language="none" fo:country="none" style:font-name-asian="Times New Roman Cyr" style:font-size-asian="16pt" style:font-name-complex="Times New Roman Cyr" style:font-size-complex="16pt"/>
    </style:style>
    <style:style style:name="T8" style:family="text">
      <style:text-properties style:font-name="F" fo:font-size="16pt" fo:language="hu" fo:country="HU" style:font-size-asian="16pt" style:font-name-complex="Times New Roman" style:font-size-complex="16pt"/>
    </style:style>
    <style:style style:name="T9" style:family="text">
      <style:text-properties style:font-name="Times New Roman Cyr" fo:language="none" fo:country="none" style:font-name-asian="Times New Roman Cyr" style:font-name-complex="Times New Roman Cyr" style:font-size-complex="9.10000038146973pt"/>
    </style:style>
    <style:style style:name="T10" style:family="text">
      <style:text-properties style:font-name="F" fo:language="hu" fo:country="HU" style:font-name-complex="Times New Roman" style:font-size-complex="9.10000038146973pt"/>
    </style:style>
    <style:style style:name="T11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15pt"/>
    </style:style>
    <style:style style:name="T12" style:family="text">
      <style:text-properties style:font-name="F" fo:font-size="15pt" fo:language="hu" fo:country="HU" style:font-size-asian="15pt" style:font-name-complex="Times New Roman" style:font-size-complex="15pt"/>
    </style:style>
    <style:style style:name="T13" style:family="text">
      <style:text-properties style:font-name="Times New Roman CE" fo:font-size="16pt" fo:language="hu" fo:country="HU" style:font-name-asian="Times New Roman CE" style:font-size-asian="16pt" style:font-name-complex="Times New Roman CE" style:font-size-complex="16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7.11 – 10.11.2016.</text:p>
            <draw:frame table:end-cell-address="Sheet1.D15" table:end-x="4.352cm" table:end-y="0.212cm" draw:z-index="0" draw:name="Graphics 1" draw:style-name="gr1" draw:text-style-name="P1" svg:width="9.877cm" svg:height="6.958cm" svg:x="4.637cm" svg:y="0.644cm">
              <draw:image xlink:href="Pictures/100000000000017C0000017C4543218A.jpg" xlink:type="simple" xlink:show="embed" xlink:actuate="onLoad">
                <text:p/>
              </draw:image>
            </draw:frame>
          </table:table-cell>
          <table:covered-table-cell table:style-name="ce8"/>
          <table:covered-table-cell table:style-name="ce15"/>
        </table:table-row>
        <table:table-row table:style-name="ro1" table:number-rows-repeated="5">
          <table:table-cell/>
          <table:table-cell table:style-name="ce8" table:number-columns-repeated="2"/>
          <table:table-cell table:style-name="ce15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3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Хлеб, павлака, чај</text:span></text:p>
            <text:p><text:span text:style-name="T8">Kenyér, tejföl, tea</text:span></text:p>
          </table:table-cell>
          <table:table-cell table:style-name="ce11" office:value-type="string">
            <text:p><text:span text:style-name="T9">Јабуке</text:span></text:p>
            <text:p><text:span text:style-name="T10">Alma</text:span></text:p>
          </table:table-cell>
          <table:table-cell table:style-name="ce16" office:value-type="string">
            <text:p><text:span text:style-name="T11">Пасуљ са димљеним месом и кобасицом, купус салата, хлеб</text:span></text:p>
            <text:p><text:span text:style-name="T12">Bab füstölt hússal és kolbásszal, káposztasaláta, kenyér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9">Ђеврек, јогурт</text:span></text:p>
            <text:p><text:span text:style-name="T10">Körperec, jogurt</text:span></text:p>
          </table:table-cell>
          <table:table-cell table:style-name="ce14" office:value-type="string">
            <text:p><text:span text:style-name="T9">Јабуке</text:span></text:p>
            <text:p><text:span text:style-name="T10">Alma</text:span></text:p>
          </table:table-cell>
          <table:table-cell table:style-name="ce10" office:value-type="string">
            <text:p><text:span text:style-name="T7">Поховане шницле, вариво од шаргарепе, хлеб</text:span></text:p>
            <text:p><text:span text:style-name="T13">Bécsiszelet, sárgarépafőzelék, kenyér</text:span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9">Хлеб, сирни намаз са спанаћем, чај</text:span></text:p>
            <text:p><text:span text:style-name="T10">Kenyér, túrókrém spenóttal, tea</text:span></text:p>
          </table:table-cell>
          <table:table-cell table:style-name="ce14" office:value-type="string">
            <text:p><text:span text:style-name="T9">Мандарине</text:span></text:p>
            <text:p><text:span text:style-name="T10">Mandarin</text:span></text:p>
          </table:table-cell>
          <table:table-cell table:style-name="ce10" office:value-type="string">
            <text:p><text:span text:style-name="T7">Супа са јајима, ризи бизи са месом, хлеб</text:span></text:p>
            <text:p><text:span text:style-name="T8">Tojásosleves, rizi bizi hússal, kenyér</text:span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9">Хлеб, паштета, чај</text:span></text:p>
            <text:p><text:span text:style-name="T10">Kenyér,pástétom, tea</text:span></text:p>
          </table:table-cell>
          <table:table-cell table:style-name="ce11" office:value-type="string">
            <text:p><text:span text:style-name="T9">Мандарине</text:span></text:p>
            <text:p><text:span text:style-name="T10">Mandarin</text:span></text:p>
          </table:table-cell>
          <table:table-cell table:style-name="ce10" office:value-type="string">
            <text:p><text:span text:style-name="T7">Пилећи паприкаш са макаронима, цвекла, хлеб</text:span></text:p>
            <text:p><text:span text:style-name="T8">Csirkepaprikás makarónitésztával, cékla, kenyér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2" table:number-columns-repeated="2"/>
          <table:table-cell table:style-name="ce17"/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02">02/11/2016</text:date>, <text:time>10:44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11-02T10:44:45.11</dc:date>
    <meta:editing-duration>PT23H19M13S</meta:editing-duration>
    <meta:editing-cycles>112</meta:editing-cycles>
    <meta:generator>OpenOffice/4.1.0$Win32 OpenOffice.org_project/410m18$Build-9764</meta:generator>
    <dc:creator>Acer </dc:creator>
    <meta:document-statistic meta:table-count="3" meta:cell-count="24" meta:object-count="1"/>
  </office:meta>
</office:document-meta>
</file>